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_32_4" style:data-style-name="N0">
      <style:table-cell-properties style:vertical-align="automatic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" style:family="table-cell" style:parent-style-name="_19968__33324__32_2_32_4" style:data-style-name="N0">
      <style:table-cell-properties fo:border-top="thin solid #000000" fo:border-bottom="none" fo:border-left="none" fo:border-right="none" style:vertical-align="middle" fo:wrap-option="wrap" fo:background-color="#9BC2E6" style:cell-protect="protected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_19968__33324__32_2_32_4" style:data-style-name="N0">
      <style:table-cell-properties fo:border-top="thin solid #000000" fo:border-bottom="none" fo:border-left="none" fo:border-right="none" style:vertical-align="middle" fo:wrap-option="wrap" fo:background-color="#9BC2E6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5" style:family="table-cell" style:parent-style-name="_19968__33324__32_2_32_4" style:data-style-name="N0">
      <style:table-cell-properties fo:border-top="thin solid #000000" fo:border-bottom="none" fo:border-left="none" fo:border-right="thin solid #000000" style:vertical-align="middle" fo:wrap-option="wrap" fo:background-color="#9BC2E6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6" style:family="table-cell" style:parent-style-name="_19968__33324__32_2_32_4" style:data-style-name="N0">
      <style:table-cell-properties style:vertical-align="automatic" fo:wrap-option="wrap" fo:background-color="transparent" style:cell-protect="protected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2_32_4" style:data-style-name="N0">
      <style:table-cell-properties fo:border-top="none" fo:border-bottom="thin solid #000000" fo:border-left="none" fo:border-right="none" style:vertical-align="middle" fo:wrap-option="wrap" fo:background-color="#9BC2E6" style:cell-protect="protected"/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4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9" style:family="table-cell" style:parent-style-name="_19968__33324__32_2_32_4" style:data-style-name="N0">
      <style:table-cell-properties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0" style:family="table-cell" style:parent-style-name="_19968__33324__32_2_32_4" style:data-style-name="N0">
      <style:table-cell-properties style:vertical-align="middle" fo:wrap-option="wrap" fo:background-color="#DDEBF7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1" style:family="table-cell" style:parent-style-name="_19968__33324__32_2_32_4" style:data-style-name="N48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2" style:family="table-cell" style:parent-style-name="_19968__33324__32_2_32_4" style:data-style-name="N48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3" style:family="table-cell" style:parent-style-name="_19968__33324__32_2_32_4" style:data-style-name="N48">
      <style:table-cell-properties fo:border-top="none" fo:border-bottom="none" fo:border-left="thin solid #000000" fo:border-right="none" style:vertical-align="middle" fo:wrap-option="wrap" fo:background-color="#DDEBF7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4" style:family="table-cell" style:parent-style-name="_19968__33324__32_2_32_4" style:data-style-name="N48">
      <style:table-cell-properties style:vertical-align="middle" fo:wrap-option="wrap" fo:background-color="#DDEBF7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5" style:family="table-cell" style:parent-style-name="_19968__33324__32_2_32_4" style:data-style-name="N4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6" style:family="table-cell" style:parent-style-name="_19968__33324__32_2_32_4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7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8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#DDEBF7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19" style:family="table-cell" style:parent-style-name="_19968__33324__32_2_32_4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0" style:family="table-cell" style:parent-style-name="_19968__33324__32_2_32_4" style:data-style-name="N48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1" style:family="table-cell" style:parent-style-name="_19968__33324__32_2_32_4" style:data-style-name="N0">
      <style:table-cell-properties style:vertical-align="automatic" fo:wrap-option="wrap" fo:background-color="transparent" style:cell-protect="protected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2" style:family="table-cell" style:parent-style-name="_19968__33324__32_2_32_4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3" style:family="table-cell" style:parent-style-name="_19968__33324__32_2_32_4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5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26" style:family="table-cell" style:parent-style-name="_19968__33324__32_2_32_4" style:data-style-name="N0">
      <style:table-cell-properties style:vertical-align="middle" fo:wrap-option="no-wrap" fo:background-color="transparent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27" style:family="table-cell" style:parent-style-name="_19968__33324__32_2_32_4" style:data-style-name="N0">
      <style:table-cell-properties style:vertical-align="middle" fo:wrap-option="no-wrap" fo:background-color="transparent" style:cell-protect="protected" style:repeat-content="false"/>
      <style:paragraph-properties fo:text-align="center"/>
      <style:text-properties fo:color="#305496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8" style:family="table-cell" style:parent-style-name="_19968__33324__32_2_32_4" style:data-style-name="N0">
      <style:table-cell-properties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29" style:family="table-cell" style:parent-style-name="_19968__33324__32_2_32_4" style:data-style-name="N0">
      <style:table-cell-properties style:vertical-align="middle" fo:wrap-option="no-wrap" fo:background-color="transparent" style:cell-protect="protected" style:shrink-to-fit="true" style:repeat-content="false"/>
      <style:paragraph-properties fo:text-align="center"/>
      <style:text-properties fo:color="#000000"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30" style:family="table-cell" style:parent-style-name="_19968__33324__32_2_32_4" style:data-style-name="N0">
      <style:table-cell-properties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31" style:family="table-cell" style:parent-style-name="_19968__33324__32_2_32_4" style:data-style-name="N0">
      <style:table-cell-properties fo:border-top="thin solid #000000" fo:border-bottom="none" fo:border-left="thin solid #000000" fo:border-right="thin solid #000000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2" style:family="table-cell" style:parent-style-name="_19968__33324__32_2_32_4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3" style:family="table-cell" style:parent-style-name="_19968__33324__32_2_32_4" style:data-style-name="N0">
      <style:table-cell-properties fo:border-top="thin solid #000000" fo:border-bottom="none" fo:border-left="thin solid #000000" fo:border-right="none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4" style:family="table-cell" style:parent-style-name="_19968__33324__32_2_32_4" style:data-style-name="N0">
      <style:table-cell-properties fo:border-top="none" fo:border-bottom="thin solid #000000" fo:border-left="thin solid #000000" fo:border-right="none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5" style:family="table-cell" style:parent-style-name="_19968__33324__32_2_32_4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6" style:family="table-cell" style:parent-style-name="_19968__33324__32_2_32_4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37" style:family="table-cell" style:parent-style-name="_19968__33324__32_2_32_4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8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#DDEBF7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39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#DDEBF7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0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41" style:family="table-cell" style:parent-style-name="_19968__33324__32_2_32_4" style:data-style-name="N0">
      <style:table-cell-properties fo:border-top="none" fo:border-bottom="none" fo:border-left="none" fo:border-right="thin solid #000000" style:vertical-align="middle" fo:wrap-option="wrap" fo:background-color="#DDEBF7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42" style:family="table-cell" style:parent-style-name="_19968__33324__32_2_32_4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3" style:family="table-cell" style:parent-style-name="_19968__33324__32_2_32_4" style:data-style-name="N0">
      <style:table-cell-properties fo:border-top="none" fo:border-bottom="thin solid #000000" fo:border-left="none" fo:border-right="none" style:vertical-align="top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  <style:style style:name="ce44" style:family="table-cell" style:parent-style-name="_19968__33324__32_2_32_4" style:data-style-name="N0">
      <style:table-cell-properties fo:border="thin solid #000000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5" style:family="table-cell" style:parent-style-name="_19968__33324__32_2_32_4" style:data-style-name="N0">
      <style:table-cell-properties fo:border-top="thin solid #000000" fo:border-bottom="thin solid #000000" fo:border-left="thin solid #000000" fo:border-right="none" style:vertical-align="middle" fo:wrap-option="wrap" fo:background-color="#9BC2E6" style:cell-protect="protected" style:repeat-content="false"/>
      <style:paragraph-properties fo:text-align="center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ce46" style:family="table-cell" style:parent-style-name="_19968__33324__32_2_32_4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微軟正黑體" style:font-name-asian="微軟正黑體" style:font-name-complex="微軟正黑體" fo:font-size="8pt" style:font-size-asian="8pt" style:font-size-complex="8pt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35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0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22.15pt" style:use-optimal-row-height="false" fo:break-before="auto"/>
    </style:style>
    <style:style style:name="ro3" style:family="table-row">
      <style:table-row-properties style:row-height="40.15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39.6pt" style:use-optimal-row-height="false" fo:break-before="auto"/>
    </style:style>
    <style:style style:name="ro6" style:family="table-row">
      <style:table-row-properties style:row-height="41.2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edu_B_4_20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6" table:default-cell-style-name="ce2"/>
        <table:table-column table:style-name="co4" table:default-cell-style-name="ce2" table:visibility="collapse"/>
        <table:table-column table:style-name="co5" table:number-columns-repeated="247" table:default-cell-style-name="ce2"/>
        <table:table-column table:style-name="co5" table:number-columns-repeated="16128" table:default-cell-style-name="ce1"/>
        <table:table-row table:style-name="ro1">
          <table:table-cell office:value-type="string" table:number-columns-spanned="8" table:number-rows-spanned="1" table:style-name="ce26">
            <text:p>高級中等學校圖書館（室）概況</text:p>
          </table:table-cell>
          <table:covered-table-cell table:number-columns-repeated="7"/>
          <table:table-cell office:value-type="float" office:value="113" table:style-name="ce21">
            <text:p>113</text:p>
          </table:table-cell>
          <table:table-cell table:number-columns-repeated="16375"/>
        </table:table-row>
        <table:table-row table:style-name="ro1">
          <table:table-cell office:value-type="string" table:number-columns-spanned="8" table:number-rows-spanned="1" table:style-name="ce27">
            <text:p>Tab. B4-20　Library Statistics in Senior Secondary Schools</text:p>
          </table:table-cell>
          <table:covered-table-cell table:number-columns-repeated="7"/>
          <table:table-cell table:number-columns-repeated="248" table:style-name="ce2"/>
          <table:table-cell table:number-columns-repeated="16128"/>
        </table:table-row>
        <table:table-row table:style-name="ro1">
          <table:table-cell table:number-columns-spanned="8" table:number-rows-spanned="1" table:style-name="ce28"/>
          <table:covered-table-cell table:number-columns-repeated="7"/>
          <table:table-cell table:number-columns-repeated="248" table:style-name="ce2"/>
          <table:table-cell table:number-columns-repeated="16128"/>
        </table:table-row>
        <table:table-row table:style-name="ro1">
          <table:table-cell office:value-type="string" table:number-columns-spanned="8" table:number-rows-spanned="1" table:style-name="ce28">
            <text:p>民國 114 年 7 月底 End of July., <text:s/>2025</text:p>
          </table:table-cell>
          <table:covered-table-cell table:number-columns-repeated="7"/>
          <table:table-cell table:number-columns-repeated="248" table:style-name="ce2"/>
          <table:table-cell table:number-columns-repeated="16128"/>
        </table:table-row>
        <table:table-row table:style-name="ro1">
          <table:table-cell table:number-columns-spanned="8" table:number-rows-spanned="1" table:style-name="ce43"/>
          <table:covered-table-cell table:number-columns-repeated="7"/>
          <table:table-cell table:number-columns-repeated="248" table:style-name="ce2"/>
          <table:table-cell table:number-columns-repeated="16128"/>
        </table:table-row>
        <table:table-row table:style-name="ro2">
          <table:table-cell table:number-columns-repeated="2" table:style-name="ce3"/>
          <table:table-cell office:value-type="string" table:number-columns-spanned="1" table:number-rows-spanned="2" table:style-name="ce44">
            <text:p>總計</text:p>
            <text:p>Grand Total</text:p>
          </table:table-cell>
          <table:table-cell office:value-type="string" table:number-columns-spanned="1" table:number-rows-spanned="2" table:style-name="ce45">
            <text:p>公立</text:p>
            <text:p>Public</text:p>
          </table:table-cell>
          <table:table-cell table:number-columns-repeated="2" table:style-name="ce4"/>
          <table:table-cell table:style-name="ce5"/>
          <table:table-cell office:value-type="string" table:number-columns-spanned="1" table:number-rows-spanned="2" table:style-name="ce45">
            <text:p>私立</text:p>
            <text:p>Private</text:p>
          </table:table-cell>
          <table:table-cell table:number-columns-repeated="16376" table:style-name="ce6"/>
        </table:table-row>
        <table:table-row table:style-name="ro3">
          <table:table-cell table:number-columns-repeated="2" table:style-name="ce7"/>
          <table:covered-table-cell/>
          <table:covered-table-cell/>
          <table:table-cell office:value-type="string" table:style-name="ce8">
            <text:p>國立</text:p>
            <text:p>National</text:p>
          </table:table-cell>
          <table:table-cell office:value-type="string" table:style-name="ce8">
            <text:p>直轄市立</text:p>
            <text:p>Municipal</text:p>
          </table:table-cell>
          <table:table-cell office:value-type="string" table:style-name="ce8">
            <text:p>縣市立</text:p>
            <text:p>County &amp; City</text:p>
          </table:table-cell>
          <table:covered-table-cell/>
          <table:table-cell table:number-columns-repeated="16376" table:style-name="ce6"/>
        </table:table-row>
        <table:table-row table:style-name="ro4">
          <table:table-cell office:value-type="string" table:number-columns-spanned="2" table:number-rows-spanned="1" table:style-name="ce42">
            <text:p>圖書收藏冊數 (冊)</text:p>
            <text:p>Book Collections (Volume)</text:p>
          </table:table-cell>
          <table:covered-table-cell/>
          <table:table-cell office:value-type="float" office:value="21414774" table:style-name="ce19">
            <text:p>21,414,774</text:p>
          </table:table-cell>
          <table:table-cell office:value-type="float" office:value="14335021" table:style-name="ce20">
            <text:p>14,335,021</text:p>
          </table:table-cell>
          <table:table-cell office:value-type="float" office:value="6550693" table:style-name="ce20">
            <text:p>6,550,693</text:p>
          </table:table-cell>
          <table:table-cell office:value-type="float" office:value="6589590" table:style-name="ce20">
            <text:p>6,589,590</text:p>
          </table:table-cell>
          <table:table-cell office:value-type="float" office:value="1194738" table:style-name="ce20">
            <text:p>1,194,738</text:p>
          </table:table-cell>
          <table:table-cell office:value-type="float" office:value="7079753" table:style-name="ce20">
            <text:p>7,079,753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office:value-type="string" table:number-columns-spanned="2" table:number-rows-spanned="1" table:style-name="ce38">
            <text:p><text:s text:c="2"/>中文圖書收藏冊數</text:p>
            <text:p><text:s text:c="2"/>In Chinese</text:p>
          </table:table-cell>
          <table:covered-table-cell/>
          <table:table-cell office:value-type="float" office:value="20112850" table:style-name="ce13">
            <text:p>20,112,850</text:p>
          </table:table-cell>
          <table:table-cell office:value-type="float" office:value="13657384" table:style-name="ce14">
            <text:p>13,657,384</text:p>
          </table:table-cell>
          <table:table-cell office:value-type="float" office:value="6225158" table:style-name="ce14">
            <text:p>6,225,158</text:p>
          </table:table-cell>
          <table:table-cell office:value-type="float" office:value="6292671" table:style-name="ce14">
            <text:p>6,292,671</text:p>
          </table:table-cell>
          <table:table-cell office:value-type="float" office:value="1139555" table:style-name="ce14">
            <text:p>1,139,555</text:p>
          </table:table-cell>
          <table:table-cell office:value-type="float" office:value="6455466" table:style-name="ce14">
            <text:p>6,455,466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9"/>
          <table:table-cell office:value-type="string" table:style-name="ce17">
            <text:p><text:s text:c="2"/>總類</text:p>
            <text:p><text:s text:c="2"/>Generalities</text:p>
          </table:table-cell>
          <table:table-cell office:value-type="float" office:value="1150255" table:style-name="ce15">
            <text:p>1,150,255</text:p>
          </table:table-cell>
          <table:table-cell office:value-type="float" office:value="673159" table:style-name="ce16">
            <text:p>673,159</text:p>
          </table:table-cell>
          <table:table-cell office:value-type="float" office:value="359596" table:style-name="ce16">
            <text:p>359,596</text:p>
          </table:table-cell>
          <table:table-cell office:value-type="float" office:value="281075" table:style-name="ce16">
            <text:p>281,075</text:p>
          </table:table-cell>
          <table:table-cell office:value-type="float" office:value="32488" table:style-name="ce16">
            <text:p>32,488</text:p>
          </table:table-cell>
          <table:table-cell office:value-type="float" office:value="477096" table:style-name="ce16">
            <text:p>477,096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10"/>
          <table:table-cell office:value-type="string" table:style-name="ce18">
            <text:p><text:s text:c="2"/>哲學類</text:p>
            <text:p><text:s text:c="2"/>Philosophy</text:p>
          </table:table-cell>
          <table:table-cell office:value-type="float" office:value="1416223" table:style-name="ce13">
            <text:p>1,416,223</text:p>
          </table:table-cell>
          <table:table-cell office:value-type="float" office:value="937590" table:style-name="ce14">
            <text:p>937,590</text:p>
          </table:table-cell>
          <table:table-cell office:value-type="float" office:value="433358" table:style-name="ce14">
            <text:p>433,358</text:p>
          </table:table-cell>
          <table:table-cell office:value-type="float" office:value="431726" table:style-name="ce14">
            <text:p>431,726</text:p>
          </table:table-cell>
          <table:table-cell office:value-type="float" office:value="72506" table:style-name="ce14">
            <text:p>72,506</text:p>
          </table:table-cell>
          <table:table-cell office:value-type="float" office:value="478633" table:style-name="ce14">
            <text:p>478,633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9"/>
          <table:table-cell office:value-type="string" table:style-name="ce17">
            <text:p><text:s text:c="2"/>宗教類</text:p>
            <text:p><text:s text:c="2"/>Religions</text:p>
          </table:table-cell>
          <table:table-cell office:value-type="float" office:value="432482" table:style-name="ce15">
            <text:p>432,482</text:p>
          </table:table-cell>
          <table:table-cell office:value-type="float" office:value="247337" table:style-name="ce16">
            <text:p>247,337</text:p>
          </table:table-cell>
          <table:table-cell office:value-type="float" office:value="112498" table:style-name="ce16">
            <text:p>112,498</text:p>
          </table:table-cell>
          <table:table-cell office:value-type="float" office:value="117631" table:style-name="ce16">
            <text:p>117,631</text:p>
          </table:table-cell>
          <table:table-cell office:value-type="float" office:value="17208" table:style-name="ce16">
            <text:p>17,208</text:p>
          </table:table-cell>
          <table:table-cell office:value-type="float" office:value="185145" table:style-name="ce16">
            <text:p>185,145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10"/>
          <table:table-cell office:value-type="string" table:style-name="ce18">
            <text:p><text:s text:c="2"/>科學類</text:p>
            <text:p><text:s text:c="2"/>Sciences</text:p>
          </table:table-cell>
          <table:table-cell office:value-type="float" office:value="1628633" table:style-name="ce13">
            <text:p>1,628,633</text:p>
          </table:table-cell>
          <table:table-cell office:value-type="float" office:value="1144912" table:style-name="ce14">
            <text:p>1,144,912</text:p>
          </table:table-cell>
          <table:table-cell office:value-type="float" office:value="508466" table:style-name="ce14">
            <text:p>508,466</text:p>
          </table:table-cell>
          <table:table-cell office:value-type="float" office:value="535177" table:style-name="ce14">
            <text:p>535,177</text:p>
          </table:table-cell>
          <table:table-cell office:value-type="float" office:value="101269" table:style-name="ce14">
            <text:p>101,269</text:p>
          </table:table-cell>
          <table:table-cell office:value-type="float" office:value="483721" table:style-name="ce14">
            <text:p>483,721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9"/>
          <table:table-cell office:value-type="string" table:style-name="ce17">
            <text:p><text:s text:c="2"/>應用科學類</text:p>
            <text:p><text:s text:c="2"/>Applied Sciences</text:p>
          </table:table-cell>
          <table:table-cell office:value-type="float" office:value="1898300" table:style-name="ce15">
            <text:p>1,898,300</text:p>
          </table:table-cell>
          <table:table-cell office:value-type="float" office:value="1297590" table:style-name="ce16">
            <text:p>1,297,590</text:p>
          </table:table-cell>
          <table:table-cell office:value-type="float" office:value="639944" table:style-name="ce16">
            <text:p>639,944</text:p>
          </table:table-cell>
          <table:table-cell office:value-type="float" office:value="575774" table:style-name="ce16">
            <text:p>575,774</text:p>
          </table:table-cell>
          <table:table-cell office:value-type="float" office:value="81872" table:style-name="ce16">
            <text:p>81,872</text:p>
          </table:table-cell>
          <table:table-cell office:value-type="float" office:value="600710" table:style-name="ce16">
            <text:p>600,710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10"/>
          <table:table-cell office:value-type="string" table:style-name="ce18">
            <text:p><text:s text:c="2"/>社會科學類</text:p>
            <text:p><text:s text:c="2"/>Social Sciences</text:p>
          </table:table-cell>
          <table:table-cell office:value-type="float" office:value="2399293" table:style-name="ce13">
            <text:p>2,399,293</text:p>
          </table:table-cell>
          <table:table-cell office:value-type="float" office:value="1622858" table:style-name="ce14">
            <text:p>1,622,858</text:p>
          </table:table-cell>
          <table:table-cell office:value-type="float" office:value="752498" table:style-name="ce14">
            <text:p>752,498</text:p>
          </table:table-cell>
          <table:table-cell office:value-type="float" office:value="747575" table:style-name="ce14">
            <text:p>747,575</text:p>
          </table:table-cell>
          <table:table-cell office:value-type="float" office:value="122785" table:style-name="ce14">
            <text:p>122,785</text:p>
          </table:table-cell>
          <table:table-cell office:value-type="float" office:value="776435" table:style-name="ce14">
            <text:p>776,435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9"/>
          <table:table-cell office:value-type="string" table:style-name="ce17">
            <text:p><text:s text:c="2"/>史地類</text:p>
            <text:p><text:s text:c="2"/>History and Geography</text:p>
          </table:table-cell>
          <table:table-cell office:value-type="float" office:value="2240045" table:style-name="ce15">
            <text:p>2,240,045</text:p>
          </table:table-cell>
          <table:table-cell office:value-type="float" office:value="1559375" table:style-name="ce16">
            <text:p>1,559,375</text:p>
          </table:table-cell>
          <table:table-cell office:value-type="float" office:value="721086" table:style-name="ce16">
            <text:p>721,086</text:p>
          </table:table-cell>
          <table:table-cell office:value-type="float" office:value="714285" table:style-name="ce16">
            <text:p>714,285</text:p>
          </table:table-cell>
          <table:table-cell office:value-type="float" office:value="124004" table:style-name="ce16">
            <text:p>124,004</text:p>
          </table:table-cell>
          <table:table-cell office:value-type="float" office:value="680670" table:style-name="ce16">
            <text:p>680,670</text:p>
          </table:table-cell>
          <table:table-cell table:number-columns-repeated="248" table:style-name="ce2"/>
          <table:table-cell table:number-columns-repeated="16128"/>
        </table:table-row>
        <table:table-row table:style-name="ro5">
          <table:table-cell table:style-name="ce10"/>
          <table:table-cell office:value-type="string" table:style-name="ce18">
            <text:p><text:s text:c="2"/>語言文學類</text:p>
            <text:p><text:s text:c="2"/>Linguistics and Literature</text:p>
          </table:table-cell>
          <table:table-cell office:value-type="float" office:value="7184681" table:style-name="ce13">
            <text:p>7,184,681</text:p>
          </table:table-cell>
          <table:table-cell office:value-type="float" office:value="4916596" table:style-name="ce14">
            <text:p>4,916,596</text:p>
          </table:table-cell>
          <table:table-cell office:value-type="float" office:value="2119131" table:style-name="ce14">
            <text:p>2,119,131</text:p>
          </table:table-cell>
          <table:table-cell office:value-type="float" office:value="2307321" table:style-name="ce14">
            <text:p>2,307,321</text:p>
          </table:table-cell>
          <table:table-cell office:value-type="float" office:value="490144" table:style-name="ce14">
            <text:p>490,144</text:p>
          </table:table-cell>
          <table:table-cell office:value-type="float" office:value="2268085" table:style-name="ce14">
            <text:p>2,268,085</text:p>
          </table:table-cell>
          <table:table-cell table:number-columns-repeated="16376"/>
        </table:table-row>
        <table:table-row table:style-name="ro5">
          <table:table-cell table:style-name="ce9"/>
          <table:table-cell office:value-type="string" table:style-name="ce17">
            <text:p><text:s text:c="2"/>藝術類</text:p>
            <text:p><text:s text:c="2"/>Arts</text:p>
          </table:table-cell>
          <table:table-cell office:value-type="float" office:value="1762938" table:style-name="ce15">
            <text:p>1,762,938</text:p>
          </table:table-cell>
          <table:table-cell office:value-type="float" office:value="1257967" table:style-name="ce16">
            <text:p>1,257,967</text:p>
          </table:table-cell>
          <table:table-cell office:value-type="float" office:value="578581" table:style-name="ce16">
            <text:p>578,581</text:p>
          </table:table-cell>
          <table:table-cell office:value-type="float" office:value="582107" table:style-name="ce16">
            <text:p>582,107</text:p>
          </table:table-cell>
          <table:table-cell office:value-type="float" office:value="97279" table:style-name="ce16">
            <text:p>97,279</text:p>
          </table:table-cell>
          <table:table-cell office:value-type="float" office:value="504971" table:style-name="ce16">
            <text:p>504,971</text:p>
          </table:table-cell>
          <table:table-cell table:number-columns-repeated="16376"/>
        </table:table-row>
        <table:table-row table:style-name="ro6">
          <table:table-cell office:value-type="string" table:number-columns-spanned="2" table:number-rows-spanned="1" table:style-name="ce38">
            <text:p><text:s text:c="2"/>外文圖書收藏冊數</text:p>
            <text:p><text:s text:c="2"/>In Foreign Languages</text:p>
          </table:table-cell>
          <table:covered-table-cell/>
          <table:table-cell office:value-type="float" office:value="1301924" table:style-name="ce13">
            <text:p>1,301,924</text:p>
          </table:table-cell>
          <table:table-cell office:value-type="float" office:value="677637" table:style-name="ce14">
            <text:p>677,637</text:p>
          </table:table-cell>
          <table:table-cell office:value-type="float" office:value="325535" table:style-name="ce14">
            <text:p>325,535</text:p>
          </table:table-cell>
          <table:table-cell office:value-type="float" office:value="296919" table:style-name="ce14">
            <text:p>296,919</text:p>
          </table:table-cell>
          <table:table-cell office:value-type="float" office:value="55183" table:style-name="ce14">
            <text:p>55,183</text:p>
          </table:table-cell>
          <table:table-cell office:value-type="float" office:value="624287" table:style-name="ce14">
            <text:p>624,287</text:p>
          </table:table-cell>
          <table:table-cell table:number-columns-repeated="16376"/>
        </table:table-row>
        <table:table-row table:style-name="ro6">
          <table:table-cell office:value-type="string" table:number-columns-spanned="2" table:number-rows-spanned="1" table:style-name="ce24">
            <text:p>圖書閱覽座位數 (個)</text:p>
            <text:p>Seating Capacity (Seat)</text:p>
          </table:table-cell>
          <table:covered-table-cell/>
          <table:table-cell office:value-type="float" office:value="84841" table:style-name="ce15">
            <text:p>84,841</text:p>
          </table:table-cell>
          <table:table-cell office:value-type="float" office:value="57897" table:style-name="ce16">
            <text:p>57,897</text:p>
          </table:table-cell>
          <table:table-cell office:value-type="float" office:value="25680" table:style-name="ce16">
            <text:p>25,680</text:p>
          </table:table-cell>
          <table:table-cell office:value-type="float" office:value="28885" table:style-name="ce16">
            <text:p>28,885</text:p>
          </table:table-cell>
          <table:table-cell office:value-type="float" office:value="3332" table:style-name="ce16">
            <text:p>3,332</text:p>
          </table:table-cell>
          <table:table-cell office:value-type="float" office:value="26944" table:style-name="ce16">
            <text:p>26,944</text:p>
          </table:table-cell>
          <table:table-cell table:number-columns-repeated="16376"/>
        </table:table-row>
        <table:table-row table:style-name="ro6">
          <table:table-cell office:value-type="string" table:number-columns-spanned="2" table:number-rows-spanned="1" table:style-name="ce38">
            <text:p>圖書借閱人次 (人次)</text:p>
            <text:p>Number of Borrowers (Person-Times)</text:p>
          </table:table-cell>
          <table:covered-table-cell/>
          <table:table-cell office:value-type="float" office:value="1038417" table:style-name="ce13">
            <text:p>1,038,417</text:p>
          </table:table-cell>
          <table:table-cell office:value-type="float" office:value="616353" table:style-name="ce14">
            <text:p>616,353</text:p>
          </table:table-cell>
          <table:table-cell office:value-type="float" office:value="235190" table:style-name="ce14">
            <text:p>235,190</text:p>
          </table:table-cell>
          <table:table-cell office:value-type="float" office:value="302668" table:style-name="ce14">
            <text:p>302,668</text:p>
          </table:table-cell>
          <table:table-cell office:value-type="float" office:value="78495" table:style-name="ce14">
            <text:p>78,495</text:p>
          </table:table-cell>
          <table:table-cell office:value-type="float" office:value="422064" table:style-name="ce14">
            <text:p>422,064</text:p>
          </table:table-cell>
          <table:table-cell table:number-columns-repeated="16376"/>
        </table:table-row>
        <table:table-row table:style-name="ro6">
          <table:table-cell office:value-type="string" table:number-columns-spanned="2" table:number-rows-spanned="1" table:style-name="ce35">
            <text:p>圖書借閱冊次 (冊次)</text:p>
            <text:p>Loans to Users (Volume-Times)</text:p>
          </table:table-cell>
          <table:covered-table-cell/>
          <table:table-cell office:value-type="float" office:value="2323272" table:style-name="ce11">
            <text:p>2,323,272</text:p>
          </table:table-cell>
          <table:table-cell office:value-type="float" office:value="1404057" table:style-name="ce12">
            <text:p>1,404,057</text:p>
          </table:table-cell>
          <table:table-cell office:value-type="float" office:value="527188" table:style-name="ce12">
            <text:p>527,188</text:p>
          </table:table-cell>
          <table:table-cell office:value-type="float" office:value="680097" table:style-name="ce12">
            <text:p>680,097</text:p>
          </table:table-cell>
          <table:table-cell office:value-type="float" office:value="196772" table:style-name="ce12">
            <text:p>196,772</text:p>
          </table:table-cell>
          <table:table-cell office:value-type="float" office:value="919215" table:style-name="ce12">
            <text:p>919,215</text:p>
          </table:table-cell>
          <table:table-cell table:number-columns-repeated="16376"/>
        </table:table-row>
        <table:table-row table:style-name="ro7">
          <table:table-cell office:value-type="string" table:number-columns-spanned="8" table:number-rows-spanned="1" table:style-name="ce46">
            <text:p>說明：「圖書借閱人次」與「圖書借閱冊次」為紙本圖書之動態資料，資料時期為113學年度。餘為靜態資料，資料標準日114年7月底。</text:p>
          </table:table-cell>
          <table:covered-table-cell table:number-columns-repeated="7"/>
          <table:table-cell table:number-columns-repeated="16376"/>
        </table:table-row>
        <table:table-row table:style-name="ro8">
          <table:table-cell office:value-type="string" table:number-columns-spanned="8" table:number-rows-spanned="1" table:style-name="ce22">
            <text:p>Note:The number of borrowers and the loans to users are dynamic data on paper book loans. The data period is the school year<text:s/></text:p>
            <text:p><text:s text:c="10"/>2024. The rest is static and the data standard date is the end of July 2025.</text:p>
          </table:table-cell>
          <table:covered-table-cell table:number-columns-repeated="7"/>
          <table:table-cell table:number-columns-repeated="16376"/>
        </table:table-row>
        <table:table-row table:number-rows-repeated="1048552" table:style-name="ro7">
          <table:table-cell table:number-columns-repeated="16384"/>
        </table:table-row>
        <table:named-expressions>
          <table:named-range table:name="Print_Titles" table:cell-range-address="115edu_B_4_20.$A$1:115edu_B_4_20.$XFD$5" table:base-cell-address="115edu_B_4_20.$A$1"/>
        </table:named-expressions>
      </table:table>
      <table:table table:name="'file:///D:/佳蕙資料/7.CRC/2.歷年例行業務(含輿情)/113年/1130910%20兒少統計專區/03彙整/%23REF'##REF" table:style-name="ta2">
        <table:table-source xlink:href="file:///D:/佳蕙資料/7.CRC/2.歷年例行業務(含輿情)/113年/1130910%20兒少統計專區/03彙整/%23REF" table:table-name="#REF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範圍" table:expression="of:=['file:///D:/佳蕙資料/7.CRC/2.歷年例行業務(含輿情)/113年/1130910%20兒少統計專區/03彙整/%23REF'#'#REF'.#REF!]" table:base-cell-address="115edu_B_4_2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family-generic="roman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family-generic="roman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family-generic="roman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family-generic="roman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family-generic="roman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4" style:display-name="一般 2 4" style:family="table-cell" style:data-style-name="N0">
      <style:table-cell-properties style:vertical-align="automatic" fo:wrap-option="wrap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20013__31561_" style:display-name="中等" style:family="table-cell" style:data-style-name="N0">
      <style:table-cell-properties fo:background-color="#FFEB9C"/>
      <style:text-properties fo:color="#9C6500" style:font-family-generic="roman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4472C4"/>
      <style:text-properties fo:color="#FFFFFF" style:font-family-generic="roman"/>
    </style:style>
    <style:style style:name="_36628__33394_2" style:display-name="輔色2" style:family="table-cell" style:data-style-name="N0">
      <style:table-cell-properties fo:background-color="#ED7D31"/>
      <style:text-properties fo:color="#FFFFFF" style:font-family-generic="roman"/>
    </style:style>
    <style:style style:name="_36628__33394_3" style:display-name="輔色3" style:family="table-cell" style:data-style-name="N0">
      <style:table-cell-properties fo:background-color="#A5A5A5"/>
      <style:text-properties fo:color="#FFFFFF" style:font-family-generic="roman"/>
    </style:style>
    <style:style style:name="_36628__33394_4" style:display-name="輔色4" style:family="table-cell" style:data-style-name="N0">
      <style:table-cell-properties fo:background-color="#FFC000"/>
      <style:text-properties fo:color="#FFFFFF" style:font-family-generic="roman"/>
    </style:style>
    <style:style style:name="_36628__33394_5" style:display-name="輔色5" style:family="table-cell" style:data-style-name="N0">
      <style:table-cell-properties fo:background-color="#5B9BD5"/>
      <style:text-properties fo:color="#FFFFFF" style:font-family-generic="roman"/>
    </style:style>
    <style:style style:name="_36628__33394_6" style:display-name="輔色6" style:family="table-cell" style:data-style-name="N0">
      <style:table-cell-properties fo:background-color="#70AD47"/>
      <style:text-properties fo:color="#FFFFFF" style:font-family-generic="roman"/>
    </style:style>
    <style:style style:name="_27161__38988_" style:display-name="標題" style:family="table-cell" style:data-style-name="N0">
      <style:text-properties fo:color="#44546A" fo:font-size="18pt" style:font-size-asian="18pt" style:font-size-complex="18pt" style:font-family-generic="roman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style:font-family-generic="roman"/>
    </style:style>
    <style:style style:name="_35686__21578__25991__23383_" style:display-name="警告文字" style:family="table-cell" style:data-style-name="N0">
      <style:text-properties fo:color="#FF0000" style:font-family-generic="roman"/>
    </style:style>
  </office:styles>
  <office:automatic-styles>
    <style:page-layout style:name="pm1">
      <style:page-layout-properties fo:margin-top="0.47244094488189in" fo:margin-bottom="0.47244094488189in" fo:margin-left="0.62992125984252in" fo:margin-right="0.6299212598425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393700787401574in" fo:margin-left="0in" fo:margin-right="0in" fo:margin-bottom="0in"/>
      </style:header-style>
      <style:footer-style>
        <style:header-footer-properties fo:min-height="0.039370078740157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/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oanne</meta:initial-creator>
    <dc:creator>張壬翔</dc:creator>
    <meta:creation-date>2020-04-14T06:58:25Z</meta:creation-date>
    <dc:date>2026-09-04T03:00:19Z</dc:date>
    <meta:print-date>2026-07-13T07:22:51Z</meta:print-date>
  </office:meta>
</office:document-meta>
</file>